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ucida Sans Unicode" svg:font-family="'Lucida Sans Unicode'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pitch="variable"/>
    <style:font-face style:name="Times New Roman" svg:font-family="'Times New Roman'" style:font-family-generic="roman"/>
    <style:font-face style:name="Times New Roman CE" svg:font-family="'Times New Roman CE'" style:font-family-generic="roman"/>
    <style:font-face style:name="Times New Roman1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="Times New Roman1" fo:font-size="11pt" style:font-size-asian="11pt" style:font-size-complex="11pt"/>
    </style:style>
    <style:style style:name="P2" style:family="paragraph" style:parent-style-name="Standard">
      <style:paragraph-properties fo:text-align="end" style:justify-single-word="false"/>
      <style:text-properties style:font-name="Times New Roman1" fo:font-size="11pt" style:font-size-asian="11pt" style:font-size-complex="11pt"/>
    </style:style>
    <style:style style:name="P3" style:family="paragraph" style:parent-style-name="Standard">
      <style:paragraph-properties fo:margin-left="8.742cm" fo:margin-right="0cm" fo:text-align="center" style:justify-single-word="false" fo:text-indent="1.249cm" style:auto-text-indent="false"/>
      <style:text-properties style:font-name="Times New Roman1" fo:font-size="11pt" style:font-size-asian="11pt" style:font-size-complex="11pt"/>
    </style:style>
    <style:style style:name="P4" style:family="paragraph" style:parent-style-name="Standard">
      <style:paragraph-properties fo:margin-left="8.742cm" fo:margin-right="0cm" fo:text-align="center" style:justify-single-word="false" fo:text-indent="0cm" style:auto-text-indent="false"/>
      <style:text-properties style:font-name="Times New Roman1"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/>
      <style:text-properties style:font-name="Times New Roman1" fo:font-size="11pt" officeooo:paragraph-rsid="000c3c5a" style:font-size-asian="11pt" style:font-size-complex="11pt"/>
    </style:style>
    <style:style style:name="P6" style:family="paragraph" style:parent-style-name="Standard">
      <style:text-properties style:font-name="Times New Roman1" fo:font-size="11pt" officeooo:rsid="000a653b" officeooo:paragraph-rsid="000c3c5a" style:font-size-asian="11pt" style:font-size-complex="11pt"/>
    </style:style>
    <style:style style:name="P7" style:family="paragraph" style:parent-style-name="Standard">
      <style:text-properties style:font-name="Times New Roman1" fo:font-size="11pt" fo:language="de" fo:country="DE" fo:font-weight="bold" style:font-size-asian="11pt" style:font-weight-asian="bold" style:font-size-complex="11pt"/>
    </style:style>
    <style:style style:name="P8" style:family="paragraph" style:parent-style-name="Standard">
      <style:paragraph-properties fo:text-align="start" style:justify-single-word="false"/>
      <style:text-properties style:font-name="Times New Roman1" fo:font-size="11pt" fo:language="de" fo:country="DE" fo:font-weight="bold" style:font-size-asian="11pt" style:font-weight-asian="bold" style:font-size-complex="11pt"/>
    </style:style>
    <style:style style:name="P9" style:family="paragraph" style:parent-style-name="Standard">
      <style:paragraph-properties fo:text-align="center" style:justify-single-word="false"/>
      <style:text-properties style:font-name="Times New Roman1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10" style:family="paragraph" style:parent-style-name="Standard">
      <style:text-properties style:font-name="Times New Roman1" fo:font-size="11pt" style:text-underline-style="solid" style:text-underline-width="auto" style:text-underline-color="font-color" fo:font-weight="bold" officeooo:rsid="000eedf5" officeooo:paragraph-rsid="000eedf5" style:font-size-asian="11pt" style:font-weight-asian="bold" style:font-size-complex="11pt" style:font-weight-complex="bold"/>
    </style:style>
    <style:style style:name="P11" style:family="paragraph" style:parent-style-name="Standard">
      <style:text-properties style:font-name="Times New Roman1" fo:font-size="11pt" fo:font-weight="bold" officeooo:rsid="000a653b" officeooo:paragraph-rsid="000a653b" style:font-size-asian="11pt" style:font-weight-asian="bold" style:font-size-complex="11pt" style:font-weight-complex="bold"/>
    </style:style>
    <style:style style:name="P12" style:family="paragraph" style:parent-style-name="Standard">
      <style:text-properties style:font-name="Times New Roman1" fo:font-size="11pt" fo:font-weight="normal" officeooo:rsid="000bbfe0" officeooo:paragraph-rsid="000bbfe0" style:font-size-asian="11pt" style:font-weight-asian="normal" style:font-size-complex="11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Times New Roman1" fo:font-size="11pt" fo:font-weight="normal" officeooo:rsid="000e3355" officeooo:paragraph-rsid="000e3355" style:font-size-asian="11pt" style:font-weight-asian="normal" style:font-size-complex="11pt" style:font-weight-complex="normal"/>
    </style:style>
    <style:style style:name="P14" style:family="paragraph" style:parent-style-name="Standard">
      <style:text-properties style:font-name="Times New Roman1" fo:font-size="11pt" fo:font-weight="normal" officeooo:rsid="000ee41e" officeooo:paragraph-rsid="000ee41e" style:font-size-asian="11pt" style:font-weight-asian="normal" style:font-size-complex="11pt" style:font-weight-complex="normal"/>
    </style:style>
    <style:style style:name="P15" style:family="paragraph" style:parent-style-name="Standard">
      <style:text-properties style:font-name="Times New Roman1" fo:font-size="11pt" fo:font-weight="normal" officeooo:rsid="000eedf5" officeooo:paragraph-rsid="000eedf5" style:font-size-asian="11pt" style:font-weight-asian="normal" style:font-size-complex="11pt" style:font-weight-complex="normal"/>
    </style:style>
    <style:style style:name="P16" style:family="paragraph" style:parent-style-name="Standard">
      <style:text-properties officeooo:paragraph-rsid="000eedf5"/>
    </style:style>
    <style:style style:name="P17" style:family="paragraph" style:parent-style-name="Standard">
      <style:text-properties style:font-name="Times New Roman1" fo:font-size="11pt" fo:language="de" fo:country="DE" fo:font-weight="bold" style:font-size-asian="11pt" style:font-weight-asian="bold" style:font-size-complex="11pt"/>
    </style:style>
    <style:style style:name="P18" style:family="paragraph" style:parent-style-name="Standard" style:list-style-name="L1">
      <style:text-properties style:font-name="Times New Roman1" fo:font-size="11pt" fo:font-weight="normal" officeooo:rsid="000bbfe0" officeooo:paragraph-rsid="000bbfe0" style:font-size-asian="11pt" style:font-weight-asian="normal" style:font-size-complex="11pt" style:font-weight-complex="normal"/>
    </style:style>
    <style:style style:name="P19" style:family="paragraph" style:parent-style-name="Standard" style:list-style-name="L2">
      <style:text-properties style:font-name="Times New Roman1" fo:font-size="11pt" fo:font-weight="normal" officeooo:rsid="000bbfe0" officeooo:paragraph-rsid="000bbfe0" style:font-size-asian="11pt" style:font-weight-asian="normal" style:font-size-complex="11pt" style:font-weight-complex="normal"/>
    </style:style>
    <style:style style:name="P20" style:family="paragraph" style:parent-style-name="Standard" style:list-style-name="L3">
      <style:text-properties style:font-name="Times New Roman1" fo:font-size="11pt" fo:font-weight="normal" officeooo:rsid="000ee41e" officeooo:paragraph-rsid="000ee41e" style:font-size-asian="11pt" style:font-weight-asian="normal" style:font-size-complex="11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0c3c5a" style:font-weight-asian="bold" style:font-weight-complex="bold"/>
    </style:style>
    <style:style style:name="T3" style:family="text">
      <style:text-properties officeooo:rsid="000c3c5a"/>
    </style:style>
    <style:style style:name="T4" style:family="text">
      <style:text-properties officeooo:rsid="000c8c87"/>
    </style:style>
    <style:style style:name="T5" style:family="text">
      <style:text-properties officeooo:rsid="0010673f"/>
    </style:style>
    <style:style style:name="T6" style:family="text">
      <style:text-properties style:font-name="Times New Roman1" fo:font-size="11pt" fo:font-weight="normal" officeooo:rsid="000eedf5" style:font-size-asian="11pt" style:font-weight-asian="normal" style:font-size-complex="11pt" style:font-weight-complex="normal"/>
    </style:style>
    <style:style style:name="T7" style:family="text">
      <style:text-properties style:font-name="Times New Roman1" fo:font-size="11pt" fo:font-weight="normal" officeooo:rsid="0010673f" style:font-size-asian="11pt" style:font-weight-asian="normal" style:font-size-complex="11pt" style:font-weight-complex="normal"/>
    </style:style>
    <style:style style:name="T8" style:family="text">
      <style:text-properties officeooo:rsid="001263b5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ZRZESZENIE WŁAŚCICIELI </text:p>
      <text:p text:style-name="P7">I ZARZĄDCÓW DOMÓW</text:p>
      <text:p text:style-name="P7">Biuro Usługowe Administracji Domów</text:p>
      <text:p text:style-name="P7">40-078 Katowice, Plac Wolności 9</text:p>
      <text:p text:style-name="P7">tel. (32) 258-93-92, 258-69-69</text:p>
      <text:p text:style-name="P8">________________________________________________________________________________</text:p>
      <text:p text:style-name="P2"/>
      <text:p text:style-name="P1"/>
      <text:p text:style-name="P9">UWAGA!!!</text:p>
      <text:p text:style-name="P3"/>
      <text:p text:style-name="P4"/>
      <text:p text:style-name="P5">W związku z tragicznym w skutkach <text:span text:style-name="T1">pożarem </text:span>kamienicy w Poznaniu (do pożaru doszło z 24 na 25 sierpnia 2024r.) ZWiZD w Katowicach przypomina, <text:span text:style-name="T3">że </text:span><text:span text:style-name="T2">przechowywanie substancji i przedmiotów łatwopalnych w garażach, piwnicach i na strychach oraz klatkach schodowych jest surowo zabronione.</text:span></text:p>
      <text:p text:style-name="P5"/>
      <text:p text:style-name="P6"/>
      <text:p text:style-name="P11">Przepisy te bezwzględnie zakazują:</text:p>
      <text:p text:style-name="P11"/>
      <text:list text:style-name="L1">
        <text:list-item>
          <text:p text:style-name="P18">składowania materiałów palnych na drogach komunikacji ogólnej służących ewakuacji</text:p>
          <text:p text:style-name="P18">(np: klatka schodowa);</text:p>
        </text:list-item>
        <text:list-item>
          <text:p text:style-name="P18">składowania materiałów palnych na <text:s/>poddaszach i strychach oraz na drogach ewakuacji ogólnej, <text:s text:c="7"/>a także w piwnicach;</text:p>
        </text:list-item>
        <text:list-item>
          <text:p text:style-name="P18">przechowywania pełnych, niepełnych i opróżnionych butli przeznaczonych do gazów palnych na strychach, poddaszach i w piwnicach;</text:p>
        </text:list-item>
        <text:list-item>
          <text:p text:style-name="P18">przechowywania materiałów niebezpiecznych pożarowo w pomieszczeniach piwnicznych, na poddaszach i strychach, w obrębie klatki schodowej i korytarza oraz w innych pomieszczeniach ogólnodostępnych, jak również na tarasach, balkonach itp.</text:p>
          <text:p text:style-name="P18"/>
        </text:list-item>
      </text:list>
      <text:p text:style-name="P12"><text:span text:style-name="T1">W tym miejscu należy wskazać, że w myśl przepisów do materiałów niebezpiecznych pożarowo <text:s text:c="4"/>zalicza się</text:span>:</text:p>
      <text:p text:style-name="P12"/>
      <text:list text:style-name="L2">
        <text:list-item>
          <text:p text:style-name="P19">gazy palne (np: propan-butan, acetylen, gazy palne wykorzystywane jako czynnik w instalacjach klimatyzacji);</text:p>
        </text:list-item>
        <text:list-item>
          <text:p text:style-name="P19">ciecze palne np.: benzyna, rozpuszczalniki, alkohole, nafta i inne, które można zapalić w temperaturach otoczenia;</text:p>
        </text:list-item>
        <text:list-item>
          <text:p text:style-name="P19">materiały wytwarzające w zetknięciu z wodą gazy palne;</text:p>
        </text:list-item>
        <text:list-item>
          <text:p text:style-name="P19">materiały zapalające się samorzutnie w powietrzu;</text:p>
        </text:list-item>
        <text:list-item>
          <text:p text:style-name="P19">materiały wybuchowe i wyroby pirotechniczne np.: fajerwerki, zimne ognie, świece dymne, flary i race, pociski, granaty, niewybuchy;</text:p>
        </text:list-item>
        <text:list-item>
          <text:p text:style-name="P19">materiały ulegające samorzutnemu rozkładowi lub polimeryzacji;</text:p>
        </text:list-item>
        <text:list-item>
          <text:p text:style-name="P19">materiały mające skłonności do samozapalenia <text:span text:style-name="T4">(np. aerozole);</text:span></text:p>
        </text:list-item>
        <text:list-item>
          <text:p text:style-name="P19">materiały inne niż wyżej wymienione jeśli sposób ich składowania, przetwarzania lub innego wykorzystania może spowodować powstanie pożaru <text:span text:style-name="T4">(np. drewno, palety, dywany, kartony, opony).</text:span></text:p>
        </text:list-item>
      </text:list>
      <text:p text:style-name="P12"/>
      <text:p text:style-name="P13">Przypominamy, że w przypadku s<text:span text:style-name="T5">t</text:span>wierdzenia przez Straż Pożarną naruszenia przepisów dotyczących składowania materiałów łatwopalnych mogą zostać nałożone następujące kary i sankcje:</text:p>
      <text:list text:style-name="L3">
        <text:list-item>
          <text:p text:style-name="P20">mandaty karne lub grzywny;</text:p>
        </text:list-item>
        <text:list-item>
          <text:p text:style-name="P20">wymuszenie usunięcia niebezpiecznych materiałów na koszt najemcy;</text:p>
        </text:list-item>
        <text:list-item>
          <text:p text:style-name="P20">w przypadku poważnych naruszeń (zagrożenie zdrowia lub życia) zamknięcie dost<text:span text:style-name="T8">ę</text:span>pu do części wspólnych.</text:p>
        </text:list-item>
      </text:list>
      <text:p text:style-name="P14"/>
      <text:p text:style-name="P10">Prosimy o bezzwłoczne sprawdzenie i usunięcie wszelkich tego typu przedmiotów ze strychów, piwnic <text:s text:c="2"/>i klatek schodowych oraz przestrzeganie wytycznych dot. bezpieczeństwa przeciwpożarowego.</text:p>
      <text:p text:style-name="P15"/>
      <text:p text:style-name="P15"/>
      <text:p text:style-name="P16"><text:span text:style-name="T6"><text:tab/><text:tab/><text:tab/><text:tab/><text:tab/><text:tab/></text:span><text:span text:style-name="T7">Dziękujemy za zrozumienie oraz współpracę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ucida Sans Unicode" svg:font-family="'Lucida Sans Unicode'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pitch="variable"/>
    <style:font-face style:name="Times New Roman" svg:font-family="'Times New Roman'" style:font-family-generic="roman"/>
    <style:font-face style:name="Times New Roman CE" svg:font-family="'Times New Roman CE'" style:font-family-generic="roman"/>
    <style:font-face style:name="Times New Roman1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2pt" fo:language="pl" fo:country="PL" style:font-name-asian="Lucida Sans Unicode" style:font-size-asian="12pt" style:language-asian="zxx" style:country-asian="none" style:font-name-complex="Tahoma1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1" fo:font-size="12pt" fo:language="pl" fo:country="PL" style:font-name-asian="Lucida Sans Unicode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Tahoma" style:font-family-complex="Tahoma" style:font-size-complex="10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2.1$Windows_X86_64 LibreOffice_project/56f7684011345957bbf33a7ee678afaf4d2ba333</meta:generator>
    <dc:language>pl-PL</dc:language>
    <meta:editing-cycles>21</meta:editing-cycles>
    <meta:editing-duration>PT12H6M34S</meta:editing-duration>
    <dc:date>2024-10-10T12:49:06.391000000</dc:date>
    <meta:document-statistic meta:table-count="0" meta:image-count="0" meta:object-count="0" meta:page-count="1" meta:paragraph-count="30" meta:word-count="336" meta:character-count="2614" meta:non-whitespace-character-count="2303"/>
    <meta:user-defined meta:name="Info 1"/>
    <meta:user-defined meta:name="Info 2"/>
    <meta:user-defined meta:name="Info 3"/>
    <meta:user-defined meta:name="Info 4"/>
  </office:meta>
</office:document-meta>
</file>