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2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3" style:family="paragraph" style:parent-style-name="Standard">
      <style:paragraph-properties fo:line-height="150%" fo:text-align="start" style:justify-single-word="false"/>
      <style:text-properties fo:font-weight="normal" style:font-weight-asian="normal" style:font-weight-complex="normal"/>
    </style:style>
    <style:style style:name="P4" style:family="paragraph" style:parent-style-name="Standard">
      <style:paragraph-properties fo:line-height="150%" fo:text-align="start" style:justify-single-word="false"/>
      <style:text-properties fo:font-style="italic" fo:font-weight="normal" style:font-style-asian="italic" style:font-weight-asian="normal" style:font-style-complex="italic" style:font-weight-complex="normal"/>
    </style:style>
    <style:style style:name="P5" style:family="paragraph" style:parent-style-name="Standard">
      <style:paragraph-properties fo:line-height="150%" fo:text-align="start" style:justify-single-word="false"/>
      <style:text-properties fo:font-style="normal" fo:font-weight="normal" style:font-style-asian="normal" style:font-weight-asian="normal" style:font-style-complex="normal" style:font-weight-complex="normal"/>
    </style:style>
    <style:style style:name="P6" style:family="paragraph" style:parent-style-name="Standard">
      <style:paragraph-properties fo:line-height="100%" fo:text-align="start" style:justify-single-word="false"/>
      <style:text-properties fo:font-style="normal" fo:font-weight="normal" style:font-style-asian="normal" style:font-weight-asian="normal" style:font-style-complex="normal" style:font-weight-complex="normal"/>
    </style:style>
    <style:style style:name="P7" style:family="paragraph" style:parent-style-name="Standard">
      <style:paragraph-properties fo:line-height="150%" fo:text-align="start" style:justify-single-word="false"/>
      <style:text-properties fo:font-style="italic" fo:font-weight="normal" style:font-style-asian="italic" style:font-weight-asian="normal" style:font-style-complex="italic" style:font-weight-complex="normal"/>
    </style:style>
    <style:style style:name="T1" style:family="text">
      <style:text-properties fo:font-style="italic" style:font-style-asian="italic" style:font-style-complex="italic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/>
      <text:p text:style-name="Standard"/>
      <text:p text:style-name="Standard"/>
      <text:p text:style-name="Standard"><text:tab/>Zrzeszenie Właścicieli i Zarządców Domów w Katowicach prosi o wypełnienie następującego oświadczenia: </text:p>
      <text:p text:style-name="Standard"/>
      <text:p text:style-name="P1">OŚWIADCZENIE</text:p>
      <text:p text:style-name="P1">o ilości osób zamieszkujących/użytkujących lokal</text:p>
      <text:p text:style-name="P1"/>
      <text:p text:style-name="P1"/>
      <text:p text:style-name="P2">Oświadczam, że przy ul................................ lokal nr................... zamieszkują/użytkują następujące osoby: </text:p>
      <text:p text:style-name="P2"/>
      <text:p text:style-name="P3"><text:tab/>1..................................<text:tab/><text:tab/><text:tab/>6..................................<text:tab/><text:tab/></text:p>
      <text:p text:style-name="P4"><text:tab/>(imię, nazwisko, pesel)<text:tab/><text:tab/><text:tab/>(imię, nazwisko, pesel)</text:p>
      <text:p text:style-name="P4"><text:tab/>2..................................<text:tab/><text:tab/><text:tab/>7..................................</text:p>
      <text:p text:style-name="P4"><text:tab/>(imię, nazwisko, pesel)<text:tab/><text:tab/><text:tab/>(imię, nazwisko, pesel)</text:p>
      <text:p text:style-name="P4"><text:tab/>3..................................<text:tab/><text:tab/><text:tab/>8..................................</text:p>
      <text:p text:style-name="P4"><text:tab/>(imię, nazwisko, pesel)<text:tab/><text:tab/><text:tab/>(imię, nazwisko, pesel)</text:p>
      <text:p text:style-name="P4"><text:tab/>4..................................<text:tab/><text:tab/><text:tab/>9..................................</text:p>
      <text:p text:style-name="P4"><text:tab/>(imię, nazwisko, pesel)<text:tab/><text:tab/><text:tab/>(imię, nazwisko, pesel)</text:p>
      <text:p text:style-name="P4"><text:tab/>5..................................<text:tab/><text:tab/><text:tab/>10................................</text:p>
      <text:p text:style-name="P4"><text:tab/>(imię, nazwisko, pesel)<text:tab/><text:tab/><text:tab/>(imię, nazwisko, pesel)</text:p>
      <text:p text:style-name="P5"><text:tab/></text:p>
      <text:p text:style-name="P6"><text:tab/>Powyższe dane są zgodne ze stanem rzeczywistym, co potwierdzam własnoręcznym podpisem.</text:p>
      <text:p text:style-name="P6"><text:tab/>Zobowiązuję się nadto do niezwłocznego powiadomienia ZWiZD w Katowicach o każdej zmianie (w szczególności spowodowanej wprowadzeniem bądź wyprowadzeniem się poszczególnych osób, urodzeniami i zgonami) dotyczącej ilości osób zamieszkujących/użytkujących w/w lokal i przyjmuję do wiadomości, że w przypadku niedopełnienia w/w zobowiązania nie będę miał możliwości żądać dokonywania korekty przy naliczeniu i rozliczeniu zaliczek i opłat niezależnych (również w postępowaniu sądowym).</text:p>
      <text:p text:style-name="P6"/>
      <text:p text:style-name="P6"/>
      <text:p text:style-name="P6"/>
      <text:p text:style-name="P5"/>
      <text:p text:style-name="P5">Katowice, .......................................<text:tab/><text:tab/><text:tab/><text:tab/><text:tab/>...........................................</text:p>
      <text:p text:style-name="P5"><text:tab/><text:tab/><text:tab/><text:tab/><text:tab/><text:tab/><text:tab/><text:tab/> <text:s text:c="2"/><text:span text:style-name="T1">Czytelny podpis najemcy/najemców</text:span></text:p>
      <text:p text:style-name="P4"/>
      <text:p text:style-name="P5"><text:tab/><text:tab/><text:tab/><text:tab/><text:tab/><text:tab/><text:tab/><text:tab/>Nr. Tel...........................................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l" fo:country="PL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Times New Roman" fo:font-size="12pt" fo:language="pl" fo:country="PL" style:letter-kerning="true" style:font-name-asian="Lucida Sans Unicode" style:font-size-asian="12pt" style:language-asian="zh" style:country-asian="CN" style:font-name-complex="Tahoma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01-29T08:36:57.26</meta:creation-date>
    <dc:date>2013-01-29T08:52:11.89</dc:date>
    <meta:editing-duration>PT00H15M14S</meta:editing-duration>
    <meta:editing-cycles>2</meta:editing-cycles>
    <meta:generator>OpenOffice.org/3.4.1$Win32 OpenOffice.org_project/341m1$Build-9593</meta:generator>
    <meta:document-statistic meta:table-count="0" meta:image-count="0" meta:object-count="0" meta:page-count="1" meta:paragraph-count="20" meta:word-count="145" meta:character-count="1676"/>
  </office:meta>
</office:document-meta>
</file>